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320000001C785CC060A.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weight="bold" style:font-weight-asian="bold" style:font-weight-complex="bold"/>
    </style:style>
    <style:style style:name="P3" style:family="paragraph" style:parent-style-name="Standard">
      <style:text-properties fo:language="de" fo:country="DE"/>
    </style:style>
    <style:style style:name="P4" style:family="paragraph" style:parent-style-name="Standard" style:list-style-name="L1"/>
    <style:style style:name="P5" style:family="paragraph" style:parent-style-name="Standard" style:list-style-name="L1">
      <style:text-properties fo:language="de" fo:country="DE"/>
    </style:style>
    <style:style style:name="P6" style:family="paragraph" style:parent-style-name="Standard" style:list-style-name="L1">
      <style:text-properties style:font-name="Times New Roman" fo:language="de" fo:country="DE"/>
    </style:style>
    <style:style style:name="T1" style:family="text">
      <style:text-properties fo:font-weight="bold" style:font-weight-asian="bold" style:font-weight-complex="bold"/>
    </style:style>
    <style:style style:name="T2" style:family="text">
      <style:text-properties fo:language="de" fo:country="DE"/>
    </style:style>
    <style:style style:name="T3" style:family="text">
      <style:text-properties fo:language="de" fo:country="DE" fo:font-weight="bold" style:font-weight-asian="bold" style:font-weight-complex="bold"/>
    </style:style>
    <style:style style:name="T4" style:family="text">
      <style:text-properties fo:font-variant="normal" fo:text-transform="none" fo:color="#202124" fo:font-size="12pt" fo:letter-spacing="normal" fo:font-style="italic" fo:font-weight="normal" style:font-size-asian="12pt" style:font-style-asian="italic" style:font-size-complex="12pt" style:font-style-complex="italic"/>
    </style:style>
    <style:style style:name="T5" style:family="text">
      <style:text-properties fo:language="pl" fo:country="PL"/>
    </style:style>
    <style:style style:name="fr1" style:family="graphic" style:parent-style-name="Graphics">
      <style:graphic-properties style:run-through="foreground" style:wrap="right" style:number-wrapped-paragraphs="no-limit" style:wrap-contour="false" style:vertical-pos="from-top" style:vertical-rel="paragraph" style:horizontal-pos="from-left" style:horizontal-rel="paragraph" fo:background-color="transparent" style:background-transparency="100%" style:shadow="none" style:mirror="none" fo:clip="rect(0cm, 0cm, 0cm, 0cm)" draw:luminance="0%" draw:contrast="0%" draw:red="0%" draw:green="0%" draw:blue="0%" draw:gamma="100%" draw:color-inversion="false" draw:image-opacity="100%" draw:color-mode="standard" style:flow-with-text="true">
        <style:background-image/>
      </style:graphic-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text:tab/><text:tab/><text:tab/><text:tab/><text:tab/><text:tab/><text:tab/></text:p>
      <text:p text:style-name="Standard"><draw:frame draw:style-name="fr1" draw:name="grafika1" text:anchor-type="paragraph" svg:x="0.349cm" svg:y="0.039cm" svg:width="6.459cm" svg:height="3.374cm" draw:z-index="0"><draw:image xlink:href="Pictures/1000000000000320000001C785CC060A.jpg" xlink:type="simple" xlink:show="embed" xlink:actuate="onLoad"/></draw:frame><text:tab/><text:tab/><text:tab/><text:tab/><text:tab/><text:tab/><text:tab/><text:tab/> <text:s text:c="7"/><text:tab/><text:tab/><text:span text:style-name="T1">R</text:span><text:span text:style-name="T3">EGELN IN VILLA SELAVI</text:span></text:p>
      <text:p text:style-name="Standard"/>
      <text:p text:style-name="Standard"><text:s text:c="6"/>Bitte lesen Sie die allgemeine Geschäftsbedingungen <text:s text:c="2"/><text:tab/>unserer Objekt.</text:p>
      <text:p text:style-name="Standard"><text:s text:c="6"/><text:span text:style-name="T2">Das <text:s/>hilft uns, unangenehme Situationen zu </text:span></text:p>
      <text:p text:style-name="P3"><text:s text:c="6"/>vermeiden und uns darauf zu konzentrieren, Ihnen</text:p>
      <text:p text:style-name="Standard"><text:s text:c="6"/><text:span text:style-name="T2">einen schönen und angenehmen Urlaub zu bereiten</text:span>.</text:p>
      <text:p text:style-name="Standard"/>
      <text:p text:style-name="Standard"/>
      <text:list xml:id="list6899870970508545278" text:style-name="L1">
        <text:list-item>
          <text:p text:style-name="P4">D<text:span text:style-name="T2">er Hoteltag beginnt um</text:span> 15.00 <text:span text:style-name="T2">Uhr</text:span>, <text:span text:style-name="T2">un</text:span><text:span text:style-name="T5">d</text:span><text:span text:style-name="T2"> beendet sich um</text:span> 10.00 <text:span text:style-name="T2">Uhr</text:span>.</text:p>
          <text:p text:style-name="P4"/>
        </text:list-item>
        <text:list-item>
          <text:p text:style-name="P4"><text:span text:style-name="T2">Die Zahlung für den Aufenthalt ist bei der Ankunft fällig</text:span>. <text:span text:style-name="T2">Im Falle einer vorzeitigen Abreise wird der Betrag für den Aufenthalt nicht geändert</text:span>.</text:p>
          <text:p text:style-name="P4"/>
        </text:list-item>
        <text:list-item>
          <text:p text:style-name="P4"><text:span text:style-name="T2">Die Nachtruhe gilt ab</text:span> 22.00 <text:span text:style-name="T2">Uhr</text:span> <text:span text:style-name="T2">bis </text:span><text:s/>07.00 <text:span text:style-name="T2">Uhr</text:span>.</text:p>
          <text:p text:style-name="P4"/>
        </text:list-item>
        <text:list-item>
          <text:p text:style-name="P4"><text:span text:style-name="T2">Die Besucher werden gebeten, das Haus bis </text:span><text:s/>22.00 <text:span text:style-name="T2">Uhr zu <text:s/>verlassen</text:span>.</text:p>
          <text:p text:style-name="P4"/>
        </text:list-item>
        <text:list-item>
          <text:p text:style-name="P4"><text:span text:style-name="T2">Die Villa Selavi kann Personen, die während ihres Aufenthalts auf dem Gelände gegen die Ordnung und die Regeln verstoßen, die Erbringung von Dienstleistungen verweigern und die sofortige Abreise aus dem Gästehaus ohne Rückerstattung der Zahlung für den Aufenthalt verlangen.</text:span></text:p>
        </text:list-item>
      </text:list>
      <text:p text:style-name="Standard"/>
      <text:list xml:id="list31270331" text:continue-numbering="true" text:style-name="L1">
        <text:list-item>
          <text:p text:style-name="P4"><text:span text:style-name="T2">Die Villa Selavi ist nicht verantwortlich für Wertsachen oder Geld, die in den Zimmern zurückgelassen werden, oder für den Verlust eines Autos oder eines anderen Fahrzeugs, das dem Gast gehört.</text:span></text:p>
          <text:p text:style-name="P4"/>
        </text:list-item>
        <text:list-item>
          <text:p text:style-name="P5">Der Gast haftet finanziell für alle Arten von Schäden und Zerstörungen von Geräten und technischen Geräten, die durch sein Verschulden verursacht wurden</text:p>
          <text:p text:style-name="P4"/>
        </text:list-item>
        <text:list-item>
          <text:p text:style-name="P4">Aufgrund der Anforderungen an den Brandschutz und der allgemeinen Sicherheit in den Räumen ist es verboten, Heizungen, Heizungen, Gasgeräte zu verwenden, die keine ständige Ausstattung des Raumes sind. Dies gilt nicht für Ladegeräte, Netzteile, Elektronik- und Computergeräte, Elektrorasierer, Haartrockner.</text:p>
          <text:p text:style-name="P4"/>
        </text:list-item>
        <text:list-item>
          <text:p text:style-name="P4"><text:span text:style-name="T2">In </text:span>Villa Selavi <text:span text:style-name="T2">ist das </text:span><text:s/><text:span text:style-name="T3">RAUCHEN verboten,</text:span> <text:span text:style-name="T2">außerhalb des angegebenen Platzes und Balkons</text:span>.</text:p>
          <text:p text:style-name="P4"/>
        </text:list-item>
        <text:list-item>
          <text:p text:style-name="P6">Mit Zimmerschlüßel bekommt der Gast noch zwei Schlüßel – Eingangstür – obener Schloß und kleines Tor. Wir bitten die Eingangstür während der Nachtruhe zu schließen. <text:span text:style-name="T4">Verlust der <text:s/>Schlüssels kostet <text:s/>25 Euro.</text:span></text:p>
          <text:p text:style-name="P4"/>
        </text:list-item>
        <text:list-item>
          <text:p text:style-name="P5">Es ist verboten Fischgerichte und schwere Geruchsmahlzeiten in der öffentichen Küche zu zubereiten. Bitte halten Sie die Ordnung nach der Zubereitung der Mahlzeiten und nach dem Essen ein.</text:p>
          <text:p text:style-name="P4"/>
        </text:list-item>
        <text:list-item>
          <text:p text:style-name="P5">In Villa Selavi ist für unsere Gäste W-LAN verfügbar:</text:p>
          <text:p text:style-name="P4">- <text:span text:style-name="T2">Netzwerk</text:span>: Bukowa6, <text:s/>Bukowa_6_1, Bukowa_6_2, Bukowa_6_3, Bukowa_6_4</text:p>
          <text:p text:style-name="P4">- <text:span text:style-name="T2">Passwort für alle Netzwerke</text:span>: selavi33</text:p>
          <text:p text:style-name="P4"/>
        </text:list-item>
      </text:list>
      <text:p text:style-name="P1"/>
      <text:p text:style-name="P2"><text:span text:style-name="T2">WIR WÜNSCHEN SEHR ANGENEHMEN AUFENTHALT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l" fo:country="PL"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l" fo:country="PL"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164cm" fo:margin-bottom="0.94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7-12-15T08:13:29.93</meta:creation-date>
    <dc:date>2023-09-21T11:01:26.09</dc:date>
    <meta:editing-duration>PT36M48S</meta:editing-duration>
    <meta:editing-cycles>4</meta:editing-cycles>
    <meta:generator>OpenOffice/4.1.14$Win32 OpenOffice.org_project/4114m1$Build-9811</meta:generator>
    <meta:print-date>2022-06-02T10:02:01.09</meta:print-date>
    <meta:document-statistic meta:table-count="0" meta:image-count="1" meta:object-count="0" meta:page-count="1" meta:paragraph-count="21" meta:word-count="329" meta:character-count="2240"/>
  </office:meta>
</office:document-meta>
</file>