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320000001C785CC060A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3" style:family="paragraph" style:parent-style-name="Standard" style:list-style-name="L1"/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style:text-underline-style="solid" style:text-underline-width="auto" style:text-underline-color="font-color"/>
    </style:style>
    <style:style style:name="fr1" style:family="graphic" style:parent-style-name="Graphics">
      <style:graphic-properties style:run-through="foreground" style:wrap="right" style:number-wrapped-paragraphs="no-limit" style:wrap-contour="false" style:vertical-pos="from-top" style:vertical-rel="paragraph" style:horizontal-pos="from-left" style:horizontal-rel="paragraph" fo:background-color="transparent" style:background-transparency="100%" style:shadow="none" style:mirror="none" fo:clip="rect(0cm, 0cm, 0cm, 0cm)" draw:luminance="0%" draw:contrast="0%" draw:red="0%" draw:green="0%" draw:blue="0%" draw:gamma="100%" draw:color-inversion="false" draw:image-opacity="100%" draw:color-mode="standard" style:flow-with-text="true">
        <style:background-image/>
      </style:graphic-properties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tab/><text:tab/><text:tab/><text:tab/><text:tab/><text:tab/><text:tab/></text:p>
      <text:p text:style-name="Standard"><draw:frame draw:style-name="fr1" draw:name="grafika1" text:anchor-type="paragraph" svg:x="0.349cm" svg:y="0.039cm" svg:width="6.459cm" svg:height="3.374cm" draw:z-index="0"><draw:image xlink:href="Pictures/1000000000000320000001C785CC060A.jpg" xlink:type="simple" xlink:show="embed" xlink:actuate="onLoad"/></draw:frame><text:tab/><text:tab/><text:tab/><text:tab/><text:tab/><text:tab/><text:tab/><text:tab/> <text:s text:c="7"/><text:tab/><text:tab/><text:tab/><text:span text:style-name="T1">REGULAMIN</text:span></text:p>
      <text:p text:style-name="Standard"/>
      <text:p text:style-name="Standard"><text:s text:c="6"/>Prosimy o zapoznanie się z regulaminem naszego</text:p>
      <text:p text:style-name="Standard"><text:s text:c="6"/>obiektu. Pozwoli to nam uniknąć nieprzyjemnych</text:p>
      <text:p text:style-name="Standard"><text:s text:c="6"/>sytuacji i skoncentrować się na zapewnieniu Państwu</text:p>
      <text:p text:style-name="Standard"><text:s text:c="6"/>miłego i przyjemnego wypoczynku.</text:p>
      <text:p text:style-name="Standard"/>
      <text:p text:style-name="Standard"/>
      <text:list xml:id="list3902780906318453353" text:style-name="L1">
        <text:list-item>
          <text:p text:style-name="P3">Doba hotelowa rozpoczyna się o godzinie 15.00, a kończy się o godz. 10.00.</text:p>
          <text:p text:style-name="P3"/>
        </text:list-item>
        <text:list-item>
          <text:p text:style-name="P3">Należność za pobyt pobierana jest w dniu przyjazdu. W przypadku wcześniejszego wyjazdu kwota za pobyt nie ulega zmianie.</text:p>
          <text:p text:style-name="P3"/>
        </text:list-item>
        <text:list-item>
          <text:p text:style-name="P3">Cisza nocna obowiązuje od godz. 22.00 do godz. 07.00.</text:p>
          <text:p text:style-name="P3"/>
        </text:list-item>
        <text:list-item>
          <text:p text:style-name="P3">Osoby odwiedzające proszone są o opuszczenie obiektu Villa Selavi do godz. 22.00.</text:p>
          <text:p text:style-name="P3"/>
        </text:list-item>
        <text:list-item>
          <text:p text:style-name="P3">Obiekt Villa Selavi może odmówić dalszego świadczenia usług osobom naruszającym porządek i zasady regulaminu w trakcie przebywania na terenie obiektu, a także żądać natychmiastowego opuszczenia pensjonatu bez zwrotu opłaty za uiszczony pobyt.</text:p>
          <text:p text:style-name="P3"/>
        </text:list-item>
        <text:list-item>
          <text:p text:style-name="P3">Obiekt Villa Selavi nie ponosi odpowiedzialności za rzeczy wartościowe oraz pieniądze pozostawione w pokojach, a także za utratę samochodu lub innego pojazdu należącego do Gościa.</text:p>
          <text:p text:style-name="P3"/>
        </text:list-item>
        <text:list-item>
          <text:p text:style-name="P3">Gość ponosi odpowiedzialność materialną za wszelkiego rodzaju uszkodzenia i zniszczenia przedmiotów wyposażenia i urządzeń technicznych powstałe z jego winy.</text:p>
          <text:p text:style-name="P3"/>
        </text:list-item>
        <text:list-item>
          <text:p text:style-name="P3">Ze względu na wymagania ochrony przeciwpożarowej oraz ogólnego bezpieczeństwa w pokojach nie wolno używać grzałek, grzejników, urządzeń gazowych, niestanowiących stałego wyposażenia pokoju. Nie dotyczy to ładowarek, zasilaczy, urządzeń RTV i komputerowych, golarek elektrycznych, suszarek do włosów.</text:p>
          <text:p text:style-name="P3"/>
        </text:list-item>
        <text:list-item>
          <text:p text:style-name="P3">Na terenie całego obiektu Villa Selavi obowiązuje <text:span text:style-name="T1">ZAKAZ PALENIA</text:span> poza miejscem do tego przeznaczonym oraz balkonów.</text:p>
          <text:p text:style-name="P3"/>
        </text:list-item>
        <text:list-item>
          <text:p text:style-name="P3">Z kluczem do pokoju Gość otrzymuje klucz do drzwi wejściowych – zamek górny oraz do furtki. Prosimy o zamykanie drzwi wejściowych na klucz w czasie trwania ciszy nocnej. <text:span text:style-name="T2">Utrata, zagubienie kluczy obiekt obciąży Gościa kwotą 100 zł.</text:span></text:p>
          <text:p text:style-name="P3"/>
        </text:list-item>
        <text:list-item>
          <text:p text:style-name="P3">Zabrania się przyrządzania posiłków <text:span text:style-name="T1">(smażenia ryb i posiłków o intensywnym zapachu)</text:span> w ogólnodostępnej kuchni oraz prosimy o zachowanie porządku po przygotowaniu i po spożyciu swoich posiłków.</text:p>
          <text:p text:style-name="P3"/>
        </text:list-item>
        <text:list-item>
          <text:p text:style-name="P3">W obiekcie dostępny jest internet bezprzewodowy <text:s/>WIFI, wymagane dane do skorzystania z internetu:</text:p>
          <text:p text:style-name="P3">- sieć: Bukowa6, <text:s/>Bukowa_6_1, Bukowa_6_2, Bukowa_6_3, Bukowa_6_4</text:p>
          <text:p text:style-name="P3">- hasło do wszystkich sieci: selavi33</text:p>
          <text:p text:style-name="P3"/>
        </text:list-item>
      </text:list>
      <text:p text:style-name="P1"/>
      <text:p text:style-name="P2">ŻYCZYMY PAŃSTWU MIŁEGO POBYTU: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164cm" fo:margin-bottom="0.94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7-12-15T08:13:29.93</meta:creation-date>
    <dc:date>2022-06-02T09:35:09.78</dc:date>
    <meta:editing-duration>PT39M15S</meta:editing-duration>
    <meta:editing-cycles>4</meta:editing-cycles>
    <meta:generator>OpenOffice/4.1.12$Win32 OpenOffice.org_project/4112m1$Build-9809</meta:generator>
    <meta:print-date>2022-06-02T09:34:00.41</meta:print-date>
    <meta:document-statistic meta:table-count="0" meta:image-count="1" meta:object-count="0" meta:page-count="1" meta:paragraph-count="21" meta:word-count="310" meta:character-count="2231"/>
  </office:meta>
</office:document-meta>
</file>